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5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8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1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3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1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5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1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7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1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0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2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2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2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4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2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6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2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8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2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0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3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2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3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4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35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6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37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8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3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0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4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2" style:family="text">
      <style:text-properties fo:font-size="11.00pt" fo:font-weight="normal" style:text-underline-mode="continuous" style:text-underline-type="single" style:text-underline-style="solid" style:text-underline-width="normal" fo:font-family="Calibri" style:font-family-asian="Calibri" style:font-family-complex="Calibri" fo:background-color="transparent" fo:color="#0000ff"/>
    </style:style>
    <style:style style:name="T4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4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15.00%" fo:text-align="left" fo:margin-bottom="10.00pt"/>
    </style:style>
  </office:automatic-styles>
  <office:body>
    <office:text>
      <text:p text:style-name="P1"><text:span text:style-name="T1">PAGINAS PARA CONTEXTUALIZAR EL PROYECTO</text:span></text:p>
      <text:p text:style-name="P1"><text:span text:style-name="T1"/></text:p>
      <text:p text:style-name="P1"><text:span text:style-name="T1">Las fotos inéditas que grafican la descarnada violencia del centro “modelo” del SENAME</text:span></text:p>
      <text:p text:style-name="P1"><text:a xlink:href="https://www.ciperchile.cl/2013/12/05/las-fotos-ineditas-que-grafican-la-descarnada-violencia-del-centro-%e2%80%9cmodelo%e2%80%9d-del-sename/"><text:span text:style-name="T2">https://www.ciperchile.cl/2013/12/05/las-fotos-ineditas-que-grafican-la-descarnada-violencia-del-centro-%e2%80%9cmodelo%e2%80%9d-del-sename/</text:span></text:a><text:span text:style-name="T3"/></text:p>
      <text:p text:style-name="P1"><text:span text:style-name="T4"/></text:p>
      <text:p text:style-name="P1"><text:span text:style-name="T4">La delincuencia juvenil: fenómeno de la sociedad actual</text:span></text:p>
      <text:p text:style-name="P1"><text:a xlink:href="https://www.scielo.org.mx/scielo.php?script=sci_arttext&amp;pid=S1405-74252005000100009"><text:span text:style-name="T5">https://www.scielo.org.mx/scielo.php?script=sci_arttext&amp;pid=S1405-74252005000100009</text:span></text:a><text:span text:style-name="T6"/></text:p>
      <text:p text:style-name="P1"><text:span text:style-name="T7"/></text:p>
      <text:p text:style-name="P1"><text:span text:style-name="T7">Perfiles Psicológicos de la delincuencia juvenil</text:span></text:p>
      <text:p text:style-name="P1"><text:a xlink:href="https://lpderecho.pe/perfiles-psicologicos-la-delincuencia-juvenil/"><text:span text:style-name="T8">https://lpderecho.pe/perfiles-psicologicos-la-delincuencia-juvenil/</text:span></text:a><text:span text:style-name="T9"/></text:p>
      <text:p text:style-name="P1"><text:span text:style-name="T9"/></text:p>
      <text:p text:style-name="P1"><text:span text:style-name="T9">Delincuencia juvenil: qué es, causas, consecuencias, tipos y cómo prevenirla</text:span></text:p>
      <text:p text:style-name="P1"><text:a xlink:href="https://www.psicologia-online.com/delincuencia-juvenil-que-es-causas-consecuencias-tipos-y-como-prevenirla-5058.html"><text:span text:style-name="T10">https://www.psicologia-online.com/delincuencia-juvenil-que-es-causas-consecuencias-tipos-y-como-prevenirla-5058.html</text:span></text:a><text:span text:style-name="T11"/></text:p>
      <text:p text:style-name="P1"><text:span text:style-name="T12"/></text:p>
      <text:p text:style-name="P1"><text:span text:style-name="T12">Delicuencia juvenil, violencia y desafíos para los programas de intervención</text:span></text:p>
      <text:p text:style-name="P1"><text:a xlink:href="https://www.sename.cl/wsename/otros/OBS8/OBS_8__70-81.pdf"><text:span text:style-name="T13">https://www.sename.cl/wsename/otros/OBS8/OBS_8__70-81.pdf</text:span></text:a><text:span text:style-name="T14"/></text:p>
      <text:p text:style-name="P1"><text:span text:style-name="T14"/></text:p>
      <text:p text:style-name="P1"><text:span text:style-name="T14">Diferencias en datos de CEAD y Carabineros en delitos cometidos por menores de edad</text:span></text:p>
      <text:p text:style-name="P1"><text:a xlink:href="https://factchecking.cl/user-review/diferencias-en-datos-de-cead-y-carabineros-en-delitos-cometidos-por-menores-de-edad/"><text:span text:style-name="T15">https://factchecking.cl/user-review/diferencias-en-datos-de-cead-y-carabineros-en-delitos-cometidos-por-menores-de-edad/</text:span></text:a><text:span text:style-name="T16"/></text:p>
      <text:p text:style-name="P1"><text:span text:style-name="T16"/></text:p>
      <text:p text:style-name="P1"><text:span text:style-name="T16">PAGINAS DE NOTICIAS</text:span></text:p>
      <text:p text:style-name="P1"><text:span text:style-name="T16">Delincuencia juvenil: Más de 49.000 menores de edad fueron condenados en los últimos cinco años</text:span></text:p>
      <text:p text:style-name="P1"><text:a xlink:href="https://www.duna.cl/noticias/2021/07/14/delincuencia-juvenil-mas-de-49-000-menores-de-edad-fueron-condenados-en-los-ultimos-cinco-anos/"><text:span text:style-name="T17">https://www.duna.cl/noticias/2021/07/14/delincuencia-juvenil-mas-de-49-000-menores-de-edad-fueron-condenados-en-los-ultimos-cinco-anos/</text:span></text:a><text:span text:style-name="T18"/></text:p>
      <text:p text:style-name="P1"><text:span text:style-name="T19"/></text:p>
      <text:p text:style-name="P1"><text:span text:style-name="T19">Balacera a las afueras de la Escuela de Desarrollo Artístico de Caldera genera molestia en el Municipio local</text:span></text:p>
      <text:p text:style-name="P1"><text:a xlink:href="https://www.elzorronortino.cl/actualidad/balacera-a-las-afueras-de-la-escuela-de-desarrollo-artistico-de-caldera-genera-molestia-en-el-municipio-local/"><text:span text:style-name="T20">https://www.elzorronortino.cl/actualidad/balacera-a-las-afueras-de-la-escuela-de-desarrollo-artistico-de-caldera-genera-molestia-en-el-municipio-local/</text:span></text:a><text:span text:style-name="T21"/></text:p>
      <text:p text:style-name="P1"><text:span text:style-name="T21"/></text:p>
      <text:p text:style-name="P1"><text:span text:style-name="T21">PAGINAS ESTUDIADAS PARA LA INVESTIGACIÓN DEL ARTE </text:span></text:p>
      <text:p text:style-name="P1"><text:a xlink:href="https://www.significados.com/tipos-de-arte/"><text:span text:style-name="T22">https://www.significados.com/tipos-de-arte/</text:span></text:a><text:span text:style-name="T23"/></text:p>
      <text:p text:style-name="P1"><text:a xlink:href="https://www.academiachilenadebellasartes.cl/"><text:span text:style-name="T24">https://www.academiachilenadebellasartes.cl/</text:span></text:a><text:span text:style-name="T25"/></text:p>
      <text:p text:style-name="P1"><text:span text:style-name="T25"/></text:p>
      <text:p text:style-name="P1"><text:span text:style-name="T25">VIDEOS</text:span></text:p>
      <text:p text:style-name="P1"><text:span text:style-name="T25">Cultura y arte conceptos y caracteristicas</text:span></text:p>
      <text:p text:style-name="P1"><text:a xlink:href="https://www.youtube.com/watch?v=kPW0U06DrCQ&amp;list=PLXyqIsa686cEGRUUduJNDV_A9i_SXfI2-&amp;index=1"><text:span text:style-name="T26">https://www.youtube.com/watch?v=kPW0U06DrCQ&amp;list=PLXyqIsa686cEGRUUduJNDV_A9i_SXfI2-&amp;index=1</text:span></text:a><text:span text:style-name="T27"/></text:p>
      <text:p text:style-name="P1"><text:span text:style-name="T27">Formas de pintar y diseñar</text:span></text:p>
      <text:p text:style-name="P1"><text:a xlink:href="https://youtu.be/7dLsSgP77Dk"><text:span text:style-name="T28">https://youtu.be/7dLsSgP77Dk</text:span></text:a><text:span text:style-name="T29"/></text:p>
      <text:p text:style-name="P1"><text:span text:style-name="T29">Pasa tu boceto a la pared con esta técnica</text:span></text:p>
      <text:p text:style-name="P1"><text:span text:style-name="T29"><text:s/></text:span><text:a xlink:href="https://www.youtube.com/channel/UCZ-V_p8BpWa4eKvj0b_d0gw"><text:span text:style-name="T30">https://www.youtube.com/channel/UCZ-V_p8BpWa4eKvj0b_d0gw</text:span></text:a><text:span text:style-name="T31"/></text:p>
      <text:p text:style-name="P1"><text:span text:style-name="T31">Como trazar un mural</text:span></text:p>
      <text:p text:style-name="P1"><text:a xlink:href="https://www.youtube.com/channel/UC0l_X_mc1D7EQx45CZigCxw"><text:span text:style-name="T32">https://www.youtube.com/channel/UC0l_X_mc1D7EQx45CZigCxw</text:span></text:a><text:span text:style-name="T33"/></text:p>
      <text:p text:style-name="P1"><text:span text:style-name="T33"/></text:p>
      <text:p text:style-name="P1"><text:span text:style-name="T33">PAGINAS EXTERNAS (Videos) PARA LA FORMULACIÓN DE MI PROYECTO</text:span></text:p>
      <text:p text:style-name="P1"><text:span text:style-name="T33">Aprendizaje basado en proyectos- Asignatura Arte</text:span></text:p>
      <text:p text:style-name="P1"><text:a xlink:href="https://www.youtube.com/user/educarchile"><text:span text:style-name="T34">https://www.youtube.com/user/educarchile</text:span></text:a><text:span text:style-name="T35"/></text:p>
      <text:p text:style-name="P1"><text:span text:style-name="T35">Como escribir un proyecto artístico</text:span></text:p>
      <text:p text:style-name="P1"><text:a xlink:href="https://www.youtube.com/channel/UC0fb9KKLmHVRvDm9Znz4srQ"><text:span text:style-name="T36">https://www.youtube.com/channel/UC0fb9KKLmHVRvDm9Znz4srQ</text:span></text:a><text:span text:style-name="T37"/></text:p>
      <text:p text:style-name="P1"><text:span text:style-name="T37"><text:s/>Pasos para diseñar proyectos sociales</text:span></text:p>
      <text:p text:style-name="P1"><text:a xlink:href="https://www.youtube.com/watch?v=6Pes-J0MF_4&amp;list=PLXyqIsa686cEGRUUduJNDV_A9i_SXfI2-&amp;index=10"><text:span text:style-name="T38">https://www.youtube.com/watch?v=6Pes-J0MF_4&amp;list=PLXyqIsa686cEGRUUduJNDV_A9i_SXfI2-&amp;index=10</text:span></text:a><text:span text:style-name="T39"/></text:p>
      <text:p text:style-name="P1"><text:span text:style-name="T39">31 proyectos artísticos innovadores presentados por artistas emergentes</text:span></text:p>
      <text:p text:style-name="P1"><text:a xlink:href="https://www.youtube.com/watch?v=nSES_aZ9nGk&amp;list=PLXyqIsa686cEGRUUduJNDV_A9i_SXfI2-&amp;index=11"><text:span text:style-name="T40">https://www.youtube.com/watch?v=nSES_aZ9nGk&amp;list=PLXyqIsa686cEGRUUduJNDV_A9i_SXfI2-&amp;index=11</text:span></text:a><text:span text:style-name="T41"/></text:p>
      <text:p text:style-name="P1"><text:span text:style-name="T41"/></text:p>
      <text:p text:style-name="P1"><text:span text:style-name="T41"/></text:p>
      <text:p text:style-name="P1"><text:span text:style-name="T41">PAGINA ESTUDIADA PARA LA DINÁMICA DE TALLERES</text:span></text:p>
      <text:p text:style-name="P1"><text:span text:style-name="T41"/></text:p>
      <text:p text:style-name="P1"><text:span text:style-name="T41">70 herramientas de aprendizaje y técnicas de formación para usar en tus cursos y talleres.</text:span></text:p>
      <text:p text:style-name="P1"><text:a xlink:href="https://learninglegendario.com/herramientas-aprendizaje-tecnicas-formacion/"><text:span text:style-name="T42">https://learninglegendario.com/herramientas-aprendizaje-tecnicas-formacion/</text:span></text:a><text:span text:style-name="T43"/></text:p>
      <text:p text:style-name="P1"><text:span text:style-name="T43"/></text:p>
      <text:p text:style-name="P1"><text:span text:style-name="T44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