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353cm" fo:line-height="115%" fo:text-align="start" style:justify-single-word="false"/>
    </style:style>
    <style:style style:name="P2" style:family="paragraph" style:parent-style-name="Standard">
      <style:paragraph-properties fo:margin-top="0cm" fo:margin-bottom="0.353cm" fo:line-height="115%" fo:text-align="start" style:justify-single-word="false"/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P3" style:family="paragraph" style:parent-style-name="Standard">
      <style:paragraph-properties fo:margin-top="0cm" fo:margin-bottom="0.353cm" fo:line-height="115%" fo:text-align="start" style:justify-single-word="false"/>
      <style:text-properties style:use-window-font-color="true" style:font-name="Calibri1" fo:font-size="11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Calibri1" style:font-name-complex="Calibri1"/>
    </style:style>
    <style:style style:name="P4" style:family="paragraph" style:parent-style-name="Standard">
      <style:paragraph-properties fo:margin-top="0cm" fo:margin-bottom="0.353cm" fo:line-height="115%" fo:text-align="center" style:justify-single-word="false"/>
      <style:text-properties style:use-window-font-color="true" style:font-name="Calibri1" fo:font-size="11pt" fo:font-weight="bold" fo:background-color="transparent" style:font-name-asian="Calibri1" style:font-name-complex="Calibri1"/>
    </style:style>
    <style:style style:name="P5" style:family="paragraph" style:parent-style-name="Standard" style:list-style-name="L1">
      <style:paragraph-properties fo:margin-top="0cm" fo:margin-bottom="0.353cm" fo:line-height="115%" fo:text-align="start" style:justify-single-word="false"/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P6" style:family="paragraph" style:parent-style-name="Standard" style:list-style-name="L1">
      <style:paragraph-properties fo:margin-top="0cm" fo:margin-bottom="0.353cm" fo:line-height="115%" fo:text-align="start" style:justify-single-word="false"/>
      <style:text-properties style:use-window-font-color="true" style:font-name="Calibri1" fo:font-size="11pt" fo:font-weight="normal" fo:background-color="transparent" style:font-name-asian="Calibri1" style:font-weight-asian="normal" style:font-name-complex="Calibri1" style:font-weight-complex="normal"/>
    </style:style>
    <style:style style:name="T1" style:family="text">
      <style:text-properties style:use-window-font-color="true" style:font-name="Calibri1" fo:font-size="11pt" fo:font-weight="normal" fo:background-color="transparent" style:font-name-asian="Calibri1" style:font-name-complex="Calibri1"/>
    </style:style>
    <style:style style:name="T2" style:family="text">
      <style:text-properties style:use-window-font-color="true" style:font-name="Calibri1" fo:font-size="11pt" fo:font-weight="normal" fo:background-color="transparent" style:font-name-asian="Calibri1" style:font-weight-asian="normal" style:font-name-complex="Calibri1" style:font-weight-complex="normal"/>
    </style:style>
    <style:style style:name="T3" style:family="text">
      <style:text-properties style:use-window-font-color="true" style:font-name="Calibri1" fo:font-size="11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Calibri1" style:font-name-complex="Calibri1"/>
    </style:style>
    <style:style style:name="T4" style:family="text">
      <style:text-properties style:use-window-font-color="true" style:font-name="Calibri1" fo:font-size="11pt" fo:font-weight="bold" fo:background-color="transparent" style:font-name-asian="Calibri1" style:font-name-complex="Calibri1"/>
    </style:style>
    <style:style style:name="T5" style:family="text">
      <style:text-properties style:use-window-font-color="true" style:font-name="Calibri1" fo:font-size="11pt" fo:font-weight="bold" fo:background-color="transparent" style:font-name-asian="Calibri1" style:font-weight-asian="bold" style:font-name-complex="Calibri1" style:font-weight-complex="bold"/>
    </style:style>
    <style:style style:name="T6" style:family="text">
      <style:text-properties fo:color="#0000ff" style:font-name="Calibri1" fo:font-size="11pt" style:text-underline-style="solid" style:text-underline-width="auto" style:text-underline-color="font-color" fo:font-weight="normal" style:text-underline-mode="continuous" style:text-overline-mode="continuous" style:text-line-through-mode="continuous" fo:background-color="transparent" style:font-name-asian="Calibri1" style:font-name-complex="Calibri1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style:font-weight-asian="normal" style:font-weight-complex="normal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COTIZACION MATERIALES</text:p>
      <text:p text:style-name="P1"><text:a xlink:type="simple" xlink:href="http://WWW.MOTTA.CL/" text:style-name="Internet_20_link" text:visited-style-name="Visited_20_Internet_20_Link"><text:span text:style-name="T6">WWW.MOTTA.CL</text:span></text:a><text:span text:style-name="T3"> <text:s text:c="48"/>ENVIO POR STARKEN.</text:span></text:p>
      <text:p text:style-name="P2"/>
      <text:p text:style-name="P1"><text:span text:style-name="T1">BASTIDOR 20X 25 1.500 <text:s text:c="3"/>X40= <text:s text:c="3"/></text:span><text:span text:style-name="T4">$60.000</text:span></text:p>
      <text:p text:style-name="P1"><text:span text:style-name="T1">BASTIDOR 40X 50 2.500 <text:s text:c="3"/>X 10= <text:s text:c="2"/></text:span><text:span text:style-name="T4">$20.000</text:span></text:p>
      <text:p text:style-name="P1"><text:span text:style-name="T1">BASTIDOR 60 X60 2.900 <text:s text:c="6"/>X4= <text:s text:c="2"/></text:span><text:span text:style-name="T4">$23.200</text:span></text:p>
      <text:p text:style-name="P2">- LOS BASTIDORES NO DEBEN SER MARCA CHINA (Son malos) Artix o Pebeo.</text:p>
      <text:p text:style-name="P1"><text:span text:style-name="T1">SET RODILLO (3 TAMAÑOS) 3.500 X1= <text:s text:c="3"/></text:span><text:span text:style-name="T4">$3,500</text:span></text:p>
      <text:p text:style-name="P2">PINTURAS DE ACRILICO 4.900 750 ML</text:p>
      <text:p text:style-name="P1"><text:span text:style-name="T1">COLORES: BLANCO X2 <text:s text:c="2"/>= <text:s text:c="5"/></text:span><text:span text:style-name="T4">$ 9, 800</text:span></text:p>
      <text:p text:style-name="P1"><text:span text:style-name="T1"><text:s text:c="21"/>NEGRO <text:s/>X2 <text:s text:c="2"/>= <text:s text:c="6"/></text:span><text:span text:style-name="T4">$9, 800</text:span></text:p>
      <text:p text:style-name="P2"/>
      <text:p text:style-name="P2">- LA PINTURA ACRÍLICA NO DEBE SER EN TINTA (aguachenta de mala calidad). DEBE SER A BASE AGUA (Posca), NO DEBE SER MARCA CHINA NI TEGRAPH</text:p>
      <text:p text:style-name="P2"/>
      <text:p text:style-name="P1"><text:span text:style-name="T1">PINTURA 1 LITRO 7.900 A BASE DE AGUA, SEMI- BRILO <text:s text:c="4"/>X 6 <text:s text:c="2"/>= <text:s/></text:span><text:span text:style-name="T4">$47.400</text:span></text:p>
      <text:p text:style-name="P2">6 COLORES: ROJO, NARANJO, AMARILLO, VERDE , AZUL, VIOLETA.</text:p>
      <text:p text:style-name="P2"/>
      <text:p text:style-name="P1"><text:span text:style-name="T1">BLOCK CROQUERA CANZÓN XL (TECNICAS MIXTAS) 30 HOJAS 300GR. 18.900 <text:s text:c="2"/>X 2 = <text:s/></text:span><text:span text:style-name="T4">$ 37.800</text:span></text:p>
      <text:p text:style-name="P1"><text:span text:style-name="T1">SPRAY 400ML BAJA PRESIÓN <text:s/>3.800 <text:s/>X 10 <text:s text:c="4"/>= <text:s/></text:span><text:span text:style-name="T4">$38.000</text:span></text:p>
      <text:p text:style-name="P2">COLORES:</text:p>
      <text:list xml:id="list3685857061015726124" text:style-name="L1">
        <text:list-header>
          <text:p text:style-name="P5"><text:s/>1. AMARILLO LEON 2. NARANJA GREDA 3. ROJO SAGUES 4. PANTERA ROSA 5. PÚRPURA 6. LILA AURORA, 7. AZUL LAPIZLÁZULI 8. VERDE AMAZONAS 9. CAFÉ MAPOCHO 10. GRIS SANTIAGO</text:p>
          <text:p text:style-name="P5">---------------------------------------------------------------</text:p>
          <text:p text:style-name="P5">MÉDIUM PARA ACRÍLICO = <text:span text:style-name="T7">$15.000 </text:span><text:span text:style-name="T8">(Grande)</text:span></text:p>
          <text:p text:style-name="P6">REGLAS DE 40 CM 1.390 x 10 <text:s/>= <text:span text:style-name="T7">$ 13.900</text:span> (Mal chino)</text:p>
        </text:list-header>
      </text:list>
      <text:p text:style-name="P2"/>
      <text:p text:style-name="P3"><text:soft-page-break/></text:p>
      <text:p text:style-name="P3"/>
      <text:p text:style-name="P3">WWW.TELASATRILES.CL </text:p>
      <text:p text:style-name="P2"/>
      <text:p text:style-name="P1"><text:span text:style-name="T1">SET DE PINCELES <text:s/>3. 290 <text:s text:c="3"/>X 15 <text:s text:c="2"/>= <text:s text:c="3"/></text:span><text:span text:style-name="T4">$ 49.350</text:span></text:p>
      <text:p text:style-name="P1"><text:span text:style-name="T1">ATRILES SOBREMESA DE MADERA 12.900 (OFERTA DE LANZAMIENTO) X 10 = </text:span><text:span text:style-name="T5">$ 120.900</text:span></text:p>
      <text:p text:style-name="P1"><text:span text:style-name="T1">ATRILES PARA ADULTO 14.900 X 2= <text:s text:c="3"/></text:span><text:span text:style-name="T5">$29.800</text:span></text:p>
      <text:p text:style-name="P1"><text:span text:style-name="T2">ATRILES PARA NIÑO X 2 =</text:span><text:span text:style-name="T5"> <text:s/>$ 25.800</text:span></text:p>
      <text:p text:style-name="P1"><text:span text:style-name="T1">ACRÍLICO MARCA PEBEO 500ML <text:s text:c="2"/>12. 900 X5= <text:s text:c="2"/></text:span><text:span text:style-name="T4">$64.500</text:span></text:p>
      <text:p text:style-name="P2">COLORES: 52 ANARANJADO SEMI OPACO, 60 VERDE OPACO <text:s/>, 46 GRIS OPACO, 28 AZUL OPACO, 55 ROSA TRANSPARENTE, 19 ROJO TRANSPARENTE</text:p>
      <text:p text:style-name="P1"><text:span text:style-name="T1">COLORES METÁLICOS: 350 ORO, 359 PLATA, <text:s/>13.900 X2 = <text:s/></text:span><text:span text:style-name="T4">$27.800</text:span></text:p>
      <text:p text:style-name="P2"/>
      <text:p text:style-name="P1"><text:span text:style-name="T1">ACRÍLICO MARCA KRACK 750 ML <text:s text:c="3"/>11. 900 X 5 = <text:s/></text:span><text:span text:style-name="T4">$59.500</text:span></text:p>
      <text:p text:style-name="P2">COLORES: GALAXY COOKIE, ULTRA VIOLETA, CELESTE LED, AMARILLO LINGOTE, VERDE JUNGLA, </text:p>
      <text:p text:style-name="P2"/>
      <text:p text:style-name="P4">TOTAL= $656, 050</text:p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1" svg:font-family="Calibri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text-align="start" style:text-autospace="ideograph-alpha" style:line-break="strict" style:writing-mode="lr-tb" style:font-independent-line-spacing="false">
        <style:tab-stops/>
      </style:paragraph-properties>
      <style:text-properties fo:color="#000000" fo:font-size="11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text-align="start" style:justify-single-word="false" style:text-autospace="ideograph-alpha" style:punctuation-wrap="hanging" style:line-break="strict" style:writing-mode="page"/>
      <style:text-properties fo:color="#000000" style:font-name="Calibri" fo:font-size="11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22-08-31T12:39:43.52</dc:date>
    <dc:creator>MATIAS RAMIREZ</dc:creator>
    <meta:editing-duration>PT3H29M57S</meta:editing-duration>
    <meta:editing-cycles>5</meta:editing-cycles>
    <meta:generator>OpenOffice/4.1.13$Win32 OpenOffice.org_project/4113m1$Build-9810</meta:generator>
    <meta:document-statistic meta:table-count="0" meta:image-count="0" meta:object-count="0" meta:page-count="2" meta:paragraph-count="31" meta:word-count="288" meta:character-count="1778"/>
  </office:meta>
</office:document-meta>
</file>